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Heading_20_3">
      <style:paragraph-properties fo:text-align="justify" style:justify-single-word="false"/>
      <style:text-properties fo:language="ca" fo:country="ES" style:script-type="latin"/>
    </style:style>
    <style:style style:name="P2" style:family="paragraph" style:parent-style-name="Heading_20_4">
      <style:paragraph-properties fo:text-align="justify" style:justify-single-word="false"/>
      <style:text-properties fo:language="ca" fo:country="ES" style:script-type="latin"/>
    </style:style>
    <style:style style:name="P3" style:family="paragraph" style:parent-style-name="Text_20_body">
      <style:paragraph-properties fo:text-align="justify" style:justify-single-word="false"/>
      <style:text-properties fo:language="ca" fo:country="ES" style:script-type="latin"/>
    </style:style>
    <style:style style:name="P4" style:family="paragraph" style:parent-style-name="Text_20_body">
      <style:paragraph-properties fo:text-align="justify" style:justify-single-word="false"/>
      <style:text-properties fo:language="ca" fo:country="ES" officeooo:paragraph-rsid="00009b8c" style:script-type="latin"/>
    </style:style>
    <style:style style:name="P5" style:family="paragraph" style:parent-style-name="Text_20_body">
      <style:paragraph-properties fo:text-align="justify" style:justify-single-word="false"/>
    </style:style>
    <style:style style:name="P6" style:family="paragraph" style:parent-style-name="Text_20_body">
      <style:paragraph-properties fo:text-align="start" style:justify-single-word="false"/>
      <style:text-properties fo:language="ca" fo:country="ES" style:script-type="latin"/>
    </style:style>
    <style:style style:name="P7" style:family="paragraph" style:parent-style-name="Text_20_body" style:list-style-name="L1">
      <style:paragraph-properties fo:text-align="start" style:justify-single-word="false"/>
      <style:text-properties fo:language="ca" fo:country="ES" officeooo:paragraph-rsid="00009b8c" style:script-type="latin"/>
    </style:style>
    <style:style style:name="P8" style:family="paragraph" style:parent-style-name="Text_20_body" style:list-style-name="L2">
      <style:paragraph-properties fo:text-align="start" style:justify-single-word="false"/>
    </style:style>
    <style:style style:name="P9" style:family="paragraph" style:parent-style-name="Text_20_body">
      <style:paragraph-properties fo:text-align="start" style:justify-single-word="false"/>
      <style:text-properties fo:language="ca" fo:country="ES" officeooo:rsid="00019d40" officeooo:paragraph-rsid="00019d40" style:script-type="latin"/>
    </style:style>
    <style:style style:name="P10" style:family="paragraph" style:parent-style-name="Standard">
      <style:paragraph-properties fo:text-align="justify" style:justify-single-word="false"/>
      <style:text-properties fo:language="ca" fo:country="ES" style:script-type="latin"/>
    </style:style>
    <style:style style:name="T1" style:family="text">
      <style:text-properties fo:font-size="16pt" style:font-size-asian="16pt" style:font-size-complex="16pt"/>
    </style:style>
    <style:style style:name="T2" style:family="text">
      <style:text-properties officeooo:rsid="00009b8c"/>
    </style:style>
    <style:style style:name="T3" style:family="text">
      <style:text-properties fo:language="ca" fo:country="ES" style:script-type="latin"/>
    </style:style>
    <style:style style:name="T4" style:family="text">
      <style:text-properties officeooo:rsid="00019d40"/>
    </style:style>
    <style:style style:name="T5" style:family="text">
      <style:text-properties fo:language="ca" fo:country="ES" officeooo:rsid="00009b8c" style:script-type="latin"/>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3"/>
      <text:h text:style-name="P1" text:outline-level="3"/>
      <text:h text:style-name="P2" text:outline-level="4"><text:span text:style-name="T1">Quotes i tarifes</text:span></text:h>
      <text:p text:style-name="P3">L’escoleta Es Pi Gros, som una escoleta pública i formam part de la xarxa d’escoles infantils de la Conselleria d’Educació. Les quotes estan regulades per l’Ajuntament de Santa Maria del Camí i segueixen els criteris establerts per garantir un servei de qualitat i accessible per a totes les famílies.</text:p>
      <text:p text:style-name="P4">Amb l’aplicació del Decret llei 8/2022 i el Decret llei 5/2023 <text:span text:style-name="T2">(de mesures urgents en l’àmbit educatiu </text:span>i en el sanitari<text:span text:style-name="T2">)</text:span>, els infants es beneficien de la gratuïtat de quatre hores lectives de setembre a juny tal com estableix el Conveni específic de col·laboració entre el Govern de les Illes Balears i els ajuntaments, com a titulars de centres de la xarxa pública d’escoles infantils de les Illes Balears per establir la gratuïtat del servei d’escolarització bàsica del primer cicle d'educació infantil. La resta de serveis, com el menjador o l’ampliació horària, tenen un cost que s’ajusta en funció de les necessitats de cada família.</text:p>
      <text:p text:style-name="P5"><text:span text:style-name="T3">A continuació, </text:span><text:span text:style-name="Strong_20_Emphasis"><text:span text:style-name="T3">trobaràs el detall de les quotes vigents</text:span></text:span><text:span text:style-name="T3"> . Si tens qualsevol dubte, pots contactar amb nosaltres o amb l’Ajuntament per a més informació.</text:span></text:p>
      <text:p text:style-name="P6">a) <text:span text:style-name="T2">A</text:span>ssegurança escolar........................................................................ 105€</text:p>
      <text:p text:style-name="P6">b) <text:span text:style-name="T2">Quotes mensuals</text:span>:</text:p>
      <text:list text:style-name="L1">
        <text:list-item>
          <text:p text:style-name="P7"><text:span text:style-name="T2">D</text:span>e 7:30h a 8:20h (quota mensual) .......................................... <text:span text:style-name="T4">20</text:span>€</text:p>
        </text:list-item>
        <text:list-item>
          <text:p text:style-name="P7"><text:span text:style-name="T2">De 8:30h a 12:30h ................................................................... Gratuït</text:span></text:p>
        </text:list-item>
        <text:list-item>
          <text:p text:style-name="P7"><text:span text:style-name="T2">De 12:30h a 15:</text:span><text:span text:style-name="T4">00</text:span><text:span text:style-name="T2">h (quota menjador mensual inclosa) ........ 120€ </text:span><text:line-break/></text:p>
        </text:list-item>
      </text:list>
      <text:p text:style-name="P6"><text:span text:style-name="T4">c</text:span>) Menjador:</text:p>
      <text:list text:style-name="L2">
        <text:list-item>
          <text:p text:style-name="P8"><text:span text:style-name="T3">Quota </text:span><text:span text:style-name="T5">menjador eventual </text:span><text:span text:style-name="T3">…………………………………….. </text:span><text:span text:style-name="T5">6,50</text:span><text:span text:style-name="T3">€ / </text:span><text:span text:style-name="T5">dia</text:span><text:span text:style-name="T3">. </text:span></text:p>
        </text:list-item>
      </text:list>
      <text:p text:style-name="P6"/>
      <text:p text:style-name="P9">d) Mes de juliol ..................................................................................... 180€</text:p>
      <text:p text:style-name="P9">e) Material escolar ................................................................................. 30€</text:p>
      <text:p text:style-name="P6"/>
      <text:p text:style-name="P1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6pt" fo:font-weight="bold" style:font-size-asian="16pt" style:font-weight-asian="bold" style:font-size-complex="16pt"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7-21T13:54:48.411211200</meta:creation-date>
    <dc:date>2026-07-21T14:57:04.959646300</dc:date>
    <meta:editing-duration>PT49M3S</meta:editing-duration>
    <meta:editing-cycles>3</meta:editing-cycles>
    <meta:generator>LibreOffice/25.8.4.2$Windows_X86_64 LibreOffice_project/290daaa01b999472f0c7a3890eb6a550fd74c6df</meta:generator>
    <meta:print-date>2026-07-21T14:49:27.566401800</meta:print-date>
    <meta:printed-by>Fitxers PDF</meta:printed-by>
    <meta:document-statistic meta:table-count="0" meta:image-count="0" meta:object-count="0" meta:page-count="1" meta:paragraph-count="13" meta:word-count="237" meta:character-count="1746" meta:non-whitespace-character-count="1523"/>
  </office:meta>
</office:document-meta>
</file>